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Liberation Sans" fo:font-size="40pt" officeooo:rsid="000dd201" officeooo:paragraph-rsid="000dd201" style:font-size-asian="40pt" style:font-size-complex="40pt"/>
    </style:style>
    <style:style style:name="P2" style:family="paragraph" style:parent-style-name="Standard">
      <style:text-properties style:font-name="Liberation Sans" fo:font-size="28pt" officeooo:rsid="000dd201" officeooo:paragraph-rsid="000dd201" style:font-size-asian="28pt" style:font-size-complex="28pt"/>
    </style:style>
    <style:style style:name="P3" style:family="paragraph" style:parent-style-name="Standard">
      <style:text-properties style:font-name="Liberation Sans" fo:font-size="24pt" style:text-underline-style="solid" style:text-underline-width="auto" style:text-underline-color="font-color" officeooo:rsid="000dd201" officeooo:paragraph-rsid="000dd201" style:font-size-asian="24pt" style:font-size-complex="24pt"/>
    </style:style>
    <style:style style:name="P4" style:family="paragraph" style:parent-style-name="Standard">
      <style:text-properties style:font-name="Liberation Sans" fo:font-size="20pt" officeooo:rsid="000dd201" officeooo:paragraph-rsid="000dd201" style:font-size-asian="17.5pt" style:font-size-complex="20pt"/>
    </style:style>
    <style:style style:name="P5" style:family="paragraph" style:parent-style-name="Standard">
      <style:text-properties style:font-name="Liberation Sans" fo:font-size="18pt" officeooo:rsid="000dd201" officeooo:paragraph-rsid="000f5e36" style:font-size-asian="18pt" style:font-size-complex="18pt"/>
    </style:style>
    <style:style style:name="P6" style:family="paragraph" style:parent-style-name="Standard">
      <style:text-properties style:font-name="Liberation Sans" fo:font-size="18pt" officeooo:rsid="000dd201" officeooo:paragraph-rsid="000dd201" style:font-size-asian="18pt" style:font-size-complex="18pt"/>
    </style:style>
    <style:style style:name="P7" style:family="paragraph" style:parent-style-name="Standard">
      <style:text-properties style:font-name="Liberation Sans" fo:font-size="20pt" officeooo:rsid="000dd201" officeooo:paragraph-rsid="000f5e36" style:font-size-asian="17.5pt" style:font-size-complex="20pt"/>
    </style:style>
    <style:style style:name="P8" style:family="paragraph" style:parent-style-name="Standard">
      <style:text-properties style:font-name="Liberation Sans" fo:font-size="18pt" officeooo:rsid="000f5e36" officeooo:paragraph-rsid="000f5e36" style:font-size-asian="18pt" style:font-size-complex="18pt"/>
    </style:style>
    <style:style style:name="P9" style:family="paragraph" style:parent-style-name="Standard">
      <style:text-properties style:font-name="Liberation Sans" fo:font-size="26pt" style:text-underline-style="solid" style:text-underline-width="auto" style:text-underline-color="font-color" officeooo:rsid="000dd201" officeooo:paragraph-rsid="000f5e36" style:font-size-asian="26pt" style:font-size-complex="26pt"/>
    </style:style>
    <style:style style:name="P10" style:family="paragraph" style:parent-style-name="Standard">
      <style:text-properties style:font-name="Liberation Sans" fo:font-size="24pt" officeooo:rsid="000dd201" officeooo:paragraph-rsid="000f5e36" style:font-size-asian="24pt" style:font-size-complex="24pt"/>
    </style:style>
    <style:style style:name="P11" style:family="paragraph" style:parent-style-name="Standard">
      <style:text-properties style:font-name="Liberation Sans" fo:font-size="24pt" officeooo:rsid="000f5e36" officeooo:paragraph-rsid="000f5e36" style:font-size-asian="24pt" style:font-size-complex="24pt"/>
    </style:style>
    <style:style style:name="P12" style:family="paragraph" style:parent-style-name="Standard">
      <style:text-properties style:font-name="Liberation Sans" fo:font-size="26pt" style:text-underline-style="solid" style:text-underline-width="auto" style:text-underline-color="font-color" officeooo:rsid="000f5e36" officeooo:paragraph-rsid="000f5e36" style:font-size-asian="26pt" style:font-size-complex="26pt"/>
    </style:style>
    <style:style style:name="P13" style:family="paragraph" style:parent-style-name="Standard">
      <style:text-properties style:font-name="Liberation Sans" fo:font-size="18pt" officeooo:rsid="00108fa1" officeooo:paragraph-rsid="00108fa1" style:font-size-asian="18pt" style:font-size-complex="18pt"/>
    </style:style>
    <style:style style:name="P14" style:family="paragraph" style:parent-style-name="Standard">
      <style:text-properties style:font-name="Liberation Sans" fo:font-size="18pt" fo:font-style="italic" officeooo:rsid="000f5e36" officeooo:paragraph-rsid="00108fa1" style:font-size-asian="18pt" style:font-style-asian="italic" style:font-size-complex="18pt" style:font-style-complex="italic"/>
    </style:style>
    <style:style style:name="P15" style:family="paragraph" style:parent-style-name="Standard">
      <style:text-properties style:font-name="Liberation Sans" fo:font-size="18pt" officeooo:rsid="000f5e36" officeooo:paragraph-rsid="00108fa1" style:font-size-asian="18pt" style:font-size-complex="18pt"/>
    </style:style>
    <style:style style:name="P16" style:family="paragraph" style:parent-style-name="Standard">
      <style:text-properties style:font-name="Liberation Sans" fo:font-size="18pt" officeooo:rsid="000f5e36" officeooo:paragraph-rsid="000fb355" style:font-size-asian="18pt" style:font-size-complex="18pt"/>
    </style:style>
    <style:style style:name="P17" style:family="paragraph" style:parent-style-name="Standard">
      <style:text-properties style:font-name="Liberation Sans" fo:font-size="18pt" fo:font-style="italic" officeooo:rsid="000f5e36" officeooo:paragraph-rsid="000fb355" style:font-size-asian="18pt" style:font-style-asian="italic" style:font-size-complex="18pt" style:font-style-complex="italic"/>
    </style:style>
    <style:style style:name="P18" style:family="paragraph" style:parent-style-name="Standard">
      <style:text-properties style:font-name="Liberation Sans" fo:font-size="18pt" officeooo:rsid="000fb355" officeooo:paragraph-rsid="000fb355" style:font-size-asian="18pt" style:font-size-complex="18pt"/>
    </style:style>
    <style:style style:name="P19" style:family="paragraph" style:parent-style-name="Standard">
      <style:text-properties style:font-name="Liberation Sans" fo:font-size="20pt" officeooo:rsid="000fb355" officeooo:paragraph-rsid="000fb355" style:font-size-asian="17.5pt" style:font-size-complex="20pt"/>
    </style:style>
    <style:style style:name="T1" style:family="text">
      <style:text-properties fo:font-size="36pt" style:font-size-asian="36pt" style:font-size-complex="36pt"/>
    </style:style>
    <style:style style:name="T2" style:family="text">
      <style:text-properties officeooo:rsid="000f5e36"/>
    </style:style>
    <style:style style:name="T3" style:family="text">
      <style:text-properties fo:font-style="italic" officeooo:rsid="000f5e36" style:font-style-asian="italic" style:font-style-complex="italic"/>
    </style:style>
    <style:style style:name="T4" style:family="text">
      <style:text-properties fo:font-style="italic" style:font-style-asian="italic" style:font-style-complex="italic"/>
    </style:style>
    <style:style style:name="T5" style:family="text">
      <style:text-properties fo:font-style="italic" officeooo:rsid="00108fa1" style:font-style-asian="italic" style:font-style-complex="italic"/>
    </style:style>
    <style:style style:name="T6" style:family="text">
      <style:text-properties officeooo:rsid="00108fa1"/>
    </style:style>
    <style:style style:name="T7" style:family="text">
      <style:text-properties officeooo:rsid="0011c2b4"/>
    </style:style>
    <style:style style:name="T8" style:family="text">
      <style:text-properties fo:font-style="italic" officeooo:rsid="0011c2b4" style:font-style-asian="italic" style:font-style-complex="italic"/>
    </style:style>
    <style:style style:name="T9" style:family="text">
      <style:text-properties officeooo:rsid="0013fb47"/>
    </style:style>
    <style:style style:name="T10" style:family="text">
      <style:text-properties fo:font-style="italic" officeooo:rsid="0013fb47" style:font-style-asian="italic" style:font-style-complex="italic"/>
    </style:style>
    <style:style style:name="T11" style:family="text">
      <style:text-properties officeooo:rsid="000fb355"/>
    </style:style>
    <style:style style:name="T12" style:family="text">
      <style:text-properties fo:font-style="italic" officeooo:rsid="000fb355" style:font-style-asian="italic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 text:c="5"/><text:span text:style-name="T1"><text:s/>Achats été 2026</text:span></text:p>
      <text:p text:style-name="P2"/>
      <text:p text:style-name="P3">Romans</text:p>
      <text:p text:style-name="P4"/>
      <text:p text:style-name="P5">- <text:span text:style-name="T2">COLOMBANI Laetitia. <text:s/></text:span><text:span text:style-name="T3">Un jour sans femme</text:span></text:p>
      <text:p text:style-name="P5"/>
      <text:p text:style-name="P5">- <text:span text:style-name="T2">DIEUDONNE Adeline. </text:span><text:span text:style-name="T3"><text:s/>Dans la jungle</text:span></text:p>
      <text:p text:style-name="P5"/>
      <text:p text:style-name="P5">- KENNEDY Douglas. <text:s/><text:span text:style-name="T4">L’homme qui n’avait pas assez d’une vie</text:span></text:p>
      <text:p text:style-name="P6"/>
      <text:p text:style-name="P6">- <text:span text:style-name="T2">KERYMER Françoise. <text:s/></text:span><text:span text:style-name="T3">Les passeurs d’histoire</text:span></text:p>
      <text:p text:style-name="P6"/>
      <text:p text:style-name="P5">- <text:span text:style-name="T2">MONTEFIORE Santa. </text:span><text:span text:style-name="T3"><text:s/></text:span><text:span text:style-name="T5">Le serment des Deverill</text:span><text:span text:style-name="T6"> (T.05)</text:span></text:p>
      <text:p text:style-name="P5"/>
      <text:p text:style-name="P5">- <text:span text:style-name="T2">QUINN Kate. <text:s/></text:span><text:span text:style-name="T3">Le code rose</text:span></text:p>
      <text:p text:style-name="P5"/>
      <text:p text:style-name="P5">- <text:span text:style-name="T2">QUINN Kate. <text:s/></text:span><text:span text:style-name="T3">Le diamant d’Odessa</text:span></text:p>
      <text:p text:style-name="P5"/>
      <text:p text:style-name="P5">- <text:span text:style-name="T7">RIDZEN Lisa. <text:s/></text:span><text:span text:style-name="T8">Les grues volent vers le sud</text:span></text:p>
      <text:p text:style-name="P5"/>
      <text:p text:style-name="P5">- <text:span text:style-name="T2">ROEMMERS A. G. </text:span><text:span text:style-name="T3"> Le mystère du dernier Stradivarius</text:span></text:p>
      <text:p text:style-name="P7"/>
      <text:p text:style-name="P8">- RUFIN Jean-Christophe. <text:s/><text:span text:style-name="T4">La folie Sainte Hélène</text:span></text:p>
      <text:p text:style-name="P5"/>
      <text:p text:style-name="P5">- STOCKETT Kathryn. <text:s/><text:span text:style-name="T4">Le calamity club</text:span></text:p>
      <text:p text:style-name="P5"/>
      <text:p text:style-name="P7"/>
      <text:p text:style-name="P9">Romans <text:span text:style-name="T2">policiers</text:span></text:p>
      <text:p text:style-name="P10"/>
      <text:p text:style-name="P8">- BANNEL Cédric. <text:s/><text:span text:style-name="T4">La conjuration de Tokyo</text:span></text:p>
      <text:p text:style-name="P8"><text:soft-page-break/>- <text:span text:style-name="T9">THILLIEZ Franck. <text:s/></text:span><text:span text:style-name="T10">L’autre moi</text:span></text:p>
      <text:p text:style-name="P11"/>
      <text:p text:style-name="P12">D<text:span text:style-name="T9">ocumentaires</text:span></text:p>
      <text:p text:style-name="P11"/>
      <text:p text:style-name="P13">- ABBS Annabel. <text:s/><text:span text:style-name="T4">Marche et reprends pied</text:span></text:p>
      <text:p text:style-name="P13"/>
      <text:p text:style-name="P13">- <text:span text:style-name="T9">BADEL Christine. </text:span><text:span text:style-name="T10"><text:s/>Grand atlas de l’Antiquité grecque et romaine</text:span></text:p>
      <text:p text:style-name="P14"/>
      <text:p text:style-name="P15">- <text:span text:style-name="T11">DEBUCHY Isabelle. <text:s/></text:span><text:span text:style-name="T12">111 lieux à Nancy à ne pas manquer</text:span></text:p>
      <text:p text:style-name="P16"/>
      <text:p text:style-name="P16">- <text:span text:style-name="T11">DEREZE Jérôme.</text:span><text:span text:style-name="T12"> <text:s/>111 lieux en Lorraine à ne pas manquer</text:span></text:p>
      <text:p text:style-name="P16"/>
      <text:p text:style-name="P16">- <text:span text:style-name="T6">DUAULT Alain. <text:s/></text:span><text:span text:style-name="T5">Dictionnaire amoureux de l’opéra</text:span></text:p>
      <text:p text:style-name="P16"/>
      <text:p text:style-name="P16">- <text:span text:style-name="T6">KURDJIAN Gérard. <text:s/></text:span><text:span text:style-name="T5">Le grand livre des musiques sacrées du monde</text:span></text:p>
      <text:p text:style-name="P16"/>
      <text:p text:style-name="P16">- <text:span text:style-name="T6">LEVY-THIEBAUT Mélanie. <text:s/></text:span><text:span text:style-name="T5">Une histoire vivante de la musique</text:span></text:p>
      <text:p text:style-name="P16"/>
      <text:p text:style-name="P16">- <text:span text:style-name="T6">MANOUKIAN André. <text:s/></text:span><text:span text:style-name="T5">Les pouvoirs extraordinaires de la musique</text:span></text:p>
      <text:p text:style-name="P17"/>
      <text:p text:style-name="P16">- <text:span text:style-name="T6">MANOUKIAN André. <text:s/></text:span><text:span text:style-name="T5">Sur les routes de la musique</text:span></text:p>
      <text:p text:style-name="P16"/>
      <text:p text:style-name="P16">- MERGNAC Marie-Odile. <text:span text:style-name="T4"><text:s/>La généalogie, un loisir qui vous veut du bien</text:span></text:p>
      <text:p text:style-name="P8"/>
      <text:p text:style-name="P18">- MURATORI-PHILIP Anne. <text:s/><text:span text:style-name="T4">Le roi Stanislas</text:span></text:p>
      <text:p text:style-name="P18"/>
      <text:p text:style-name="P19"/>
      <text:p text:style-name="P4"/>
      <text:p text:style-name="P4"><text:soft-page-break/></text:p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26T16:17:05.158292400</meta:creation-date>
    <dc:date>2026-07-16T13:57:40.735303200</dc:date>
    <meta:editing-duration>PT26M50S</meta:editing-duration>
    <meta:editing-cycles>9</meta:editing-cycles>
    <meta:generator>LibreOffice/25.2.7.2$Windows_X86_64 LibreOffice_project/5cbfd1ab6520636bb5f7b99185aa69bd7456825d</meta:generator>
    <meta:document-statistic meta:table-count="0" meta:image-count="0" meta:object-count="0" meta:page-count="3" meta:paragraph-count="28" meta:word-count="201" meta:character-count="1212" meta:non-whitespace-character-count="1009"/>
  </office:meta>
</office:document-meta>
</file>